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ое-такси-для-жителей-нижегородского-полнилось-новыми-миниавтобусами"/>Социальное такси для жителей Нижегородского полнилось новыми миниавтобусами<text:bookmark-end text:name="социальное-такси-для-жителей-нижегородского-полнилось-новыми-миниавтобусами"/></text:h>
      <text:p text:style-name="First_20_paragraph">22.02.2022</text:p>
      <text:p text:style-name="Text_20_body"><text:span text:style-name="T1">Скоро автопарк социального такси пополнится 11 новыми автобусами малой вместимости, которые предназначены для индивидуальной перевозки. В новых автобусах есть 6 посадочных мест, из которых 1 — для пассажиров на колясках, специальный автоматический подъемник, поручни, и дополнительные системы отопления и кондиционирования салона. Миниавтобусы будут курсировать по столице, включая Нижегородский район. Об этом сообщила пресс-служба Мосгортранса.</text:span></text:p>
      <text:p text:style-name="Text_20_body">Ежедневно на линии выходят более 170 водителей, которые прошли специальное обучение по работе с маломобильными пассажирами.<text:line-break/>Перед выходом на работу, водители из службы социального такси проходят обязательный инструктаж по работе с оборудованием в автомобиле: подъемниками, фиксирующимися устройствами и креплением пандусов, а также курсы оказания первой медицинской помощи.</text:p>
      <text:p text:style-name="Text_20_body">Сейчас в автопарке социального такси 153 единицы транспортного средства — это современные автобусы, микроавтобусы и легковые автомобили, которые адаптированы для безопасной перевозки пассажиров на коляск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nizhegorodsky.mos.ru/presscenter/news/detail/10637186.html" office:name=""><text:span text:style-name="Definition">http://nizhegorodsky.mos.ru/presscenter/news/detail/10637186.html</text:span></text:a></text:p>
      <text:p text:style-name="Text_20_body"><text:a xlink:type="simple" xlink:href="http://nizhegorodsky.mos.ru" office:name=""><text:span text:style-name="Definition">Управа Нижегород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20:54:52Z</meta:creation-date>
    <dc:date>2023-07-15T20:54:52Z</dc:date>
  </office:meta>
</office:document-meta>
</file>