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-выходным-изменится-расписание-поездов-в-нижегородском"/>По выходным изменится расписание поездов в Нижегородском<text:bookmark-end text:name="по-выходным-изменится-расписание-поездов-в-нижегородском"/></text:h>
      <text:p text:style-name="First_20_paragraph">18.05.2023</text:p>
      <text:p text:style-name="Text_20_body"><text:span text:style-name="T1">По выходным дням до конца мая в связи с капитальным ремонтом путевой инфраструктуры расписание движения электричек на втором маршруте Московских центральных диаметров (МЦД-2) «Курско-Рижский» будет изменено. Об этом сообщила пресс-служба столичного департамента транспорта и развития дорожно-транспортной инфраструктуры.</text:span></text:p>
      <text:p text:style-name="Text_20_body">«С 3:00 до 15:00 20–21 мая и 27–28 мая значительно изменится расписание движения поездов на Курском и Рижском направлениях МЦД-2», — уточняется в материале.</text:p>
      <text:p text:style-name="Text_20_body">На Курском направлении: большая часть поездов следует от/до станций «Царицыно» и «Перерва» вместо Курского вокзала; часть поездов отменят; интервалы движения поездов увеличат: на участке от Подольска до Царицыно — до 20 минут, от Царицыно до Курского вокзала — до 1,5 часа.</text:p>
      <text:p text:style-name="Text_20_body">Напомним, что на Курском направлении расположены станции «Новохохловская» и «Калитники».</text:p>
      <text:p text:style-name="Text_20_body"><text:line-break/></text:p>
      <text:p text:style-name="Text_20_body">Адрес страницы: <text:a xlink:type="simple" xlink:href="http://nizhegorodsky.mos.ru/presscenter/news/detail/11595973.html" office:name=""><text:span text:style-name="Definition">http://nizhegorodsky.mos.ru/presscenter/news/detail/11595973.html</text:span></text:a></text:p>
      <text:p text:style-name="Text_20_body"><text:a xlink:type="simple" xlink:href="http://nizhegorodsky.mos.ru" office:name=""><text:span text:style-name="Definition">Управа Нижегород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15:04:50Z</meta:creation-date>
    <dc:date>2023-05-18T15:04:50Z</dc:date>
  </office:meta>
</office:document-meta>
</file>